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ชลลดา พงศ์พัฒนโยธิน ., &amp; ชัยณรงค์ วิรุฬพัฒน์ .เจ้าพระยาสุรวงศ์วัฒนศักดิ์ (โต บุนนาค). รฤก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September 15, 2026, http://dlib.bsru.ac.th/s/library/item/3832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4:22.000</dc:date>
    <meta:generator>PHPWord</meta:generator>
    <meta:initial-creator>Anonymous</meta:initial-creator>
    <meta:creation-date>2026-09-15T13:14:22.000</meta:creation-date>
    <meta:keyword>Bibliography</meta:keyword>
    <meta:user-defined meta:name="Category"/>
    <meta:user-defined meta:name="Company"/>
    <meta:user-defined meta:name="Manager"/>
  </office:meta>
</office:document-meta>
</file>