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T1" style:family="text">
      <style:text-properties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7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บรมมหาศรีสุริยวงศ์ (ช่วง - บุนนาค)กับการสนับสนุการแปลวรรณกรรมจีน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ตระกูลบุนนาค</text:span></text:p>
        <text:p text:style-name="P12_pRecordMetadata"><text:span text:style-name="recordMetadata">วรรณกรรมจีน -- แปลเป็นภาษาไทย</text:span></text:p>
        <text:p text:style-name="P13_pRecordMetadata"><text:span text:style-name="recordMetadata">วรรณคดีกับสังคม -- ไทย</text:span></text:p>
        <text:p text:style-name="P14_pRecordMetadata"><text:span text:style-name="recordMetadata">ซ้องกั๋ง</text:span></text:p>
        <text:p text:style-name="P15_pRecordMetadata"><text:span text:style-name="recordMetadata">สามก๊ก</text:span></text:p>
        <text:p text:style-name="P16_pRecordMetadata"><text:span text:style-name="recordMetadata">ไซอิ๋ว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07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แหล่งที่มา</text:span></text:p>
        <text:p text:style-name="P26_pRecordMetadata"><text:span text:style-name="recordMetadata">ที่มา : ปิยนาถ<text:s text:c="2"/>บุนนาค. (๒๕๖๗). สมเด็จเจ้าพระยาบรมมหาศรีสุริยวงศ์ (ช่วง - บุนนาค)กับการสนับสนุการแปลวรรณกรรมจีน. ใน ศรีสมเด็จ ๖๗ (๖๒-๖๘). สมาคมศิษย์เก่าบ้านสมเด็จเจ้าพระยาในพระบรมชูปถัมภ์.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3.000</dc:date>
    <meta:generator>PHPWord</meta:generator>
    <meta:initial-creator>Anonymous</meta:initial-creator>
    <meta:creation-date>2026-08-24T21:11:13.000</meta:creation-date>
    <meta:keyword>Bibliography</meta:keyword>
    <meta:user-defined meta:name="Category"/>
    <meta:user-defined meta:name="Company"/>
    <meta:user-defined meta:name="Manager"/>
  </office:meta>
</office:document-meta>
</file>